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6.251cm" fo:margin-left="-0.191cm" table:align="left" style:writing-mode="lr-tb"/>
    </style:style>
    <style:style style:name="Tabella1.A" style:family="table-column">
      <style:table-column-properties style:column-width="11cm"/>
    </style:style>
    <style:style style:name="Tabella1.B" style:family="table-column">
      <style:table-column-properties style:column-width="5.251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la1.A2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line-height-at-least="0.706cm"/>
      <style:text-properties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2pt" fo:language="de" fo:country="DE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fo:font-size="12pt" fo:language="de" fo:country="DE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2pt" fo:font-style="italic" fo:font-weight="bold" style:font-size-asian="12pt" style:font-style-asian="italic" style:font-weight-asian="bold" style:font-size-complex="12pt"/>
    </style:style>
    <style:style style:name="P6" style:family="paragraph" style:parent-style-name="Standard">
      <style:text-properties fo:font-size="1pt" fo:language="de" fo:country="DE" style:font-size-asian="1pt" style:font-size-complex="1pt"/>
    </style:style>
    <style:style style:name="P7" style:family="paragraph" style:parent-style-name="Standard">
      <style:paragraph-properties style:line-height-at-least="0.353cm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style:line-height-at-least="0.635cm" fo:text-align="justify" style:justify-single-word="false"/>
    </style:style>
    <style:style style:name="P10" style:family="paragraph" style:parent-style-name="Standard">
      <style:paragraph-properties style:line-height-at-least="0.635cm" fo:text-align="justify" style:justify-single-word="false"/>
      <style:text-properties fo:font-size="9pt" style:font-size-asian="9pt" style:font-size-complex="9pt"/>
    </style:style>
    <style:style style:name="P11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Verdana" style:font-name-complex="Verdana1"/>
    </style:style>
    <style:style style:name="P13" style:family="paragraph" style:parent-style-name="Standard">
      <style:paragraph-properties fo:text-align="center" style:justify-single-word="false"/>
      <style:text-properties style:font-name="Verdana" fo:font-weight="bold" style:font-weight-asian="bold" style:font-name-complex="Verdana1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15" style:family="paragraph" style:parent-style-name="Standard">
      <style:paragraph-properties fo:text-align="center" style:justify-single-word="false"/>
      <style:text-properties style:font-name="Verdana" fo:font-size="11pt" style:font-size-asian="11pt" style:font-name-complex="Verdana1" style:font-size-complex="11pt"/>
    </style:style>
    <style:style style:name="P16" style:family="paragraph" style:parent-style-name="Standard"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Verdana" fo:font-size="9pt" style:font-size-asian="9pt" style:font-name-complex="Verdana1" style:font-size-complex="9pt"/>
    </style:style>
    <style:style style:name="P18" style:family="paragraph" style:parent-style-name="Standard">
      <style:paragraph-properties fo:text-align="end" style:justify-single-word="false"/>
      <style:text-properties style:font-name="Verdana" fo:font-size="9pt" style:font-size-asian="9pt" style:font-name-complex="Verdana1" style:font-size-complex="9pt"/>
    </style:style>
    <style:style style:name="P19" style:family="paragraph" style:parent-style-name="Standard">
      <style:paragraph-properties fo:text-align="end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20" style:family="paragraph" style:parent-style-name="Standard">
      <style:text-properties style:font-name="Verdana" fo:font-size="6pt" fo:font-weight="bold" style:font-size-asian="6pt" style:font-weight-asian="bold" style:font-name-complex="Verdana1" style:font-size-complex="6pt" style:font-weight-complex="bold"/>
    </style:style>
    <style:style style:name="P21" style:family="paragraph" style:parent-style-name="Standard">
      <style:paragraph-properties fo:text-align="center" style:justify-single-word="false"/>
      <style:text-properties fo:font-size="8pt" fo:font-style="italic" fo:font-weight="bold" style:font-size-asian="8pt" style:font-style-asian="italic" style:font-weight-asian="bold" style:font-size-complex="8pt"/>
    </style:style>
    <style:style style:name="P22" style:family="paragraph" style:parent-style-name="Standard">
      <style:paragraph-properties style:line-height-at-least="0.635cm" fo:text-align="center" style:justify-single-word="false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1.249cm" fo:margin-right="0cm" fo:text-indent="0cm" style:auto-text-indent="false"/>
    </style:style>
    <style:style style:name="P24" style:family="paragraph" style:parent-style-name="Standard">
      <style:paragraph-properties fo:margin-top="0cm" fo:margin-bottom="0cm" fo:line-height="100%"/>
      <style:text-properties fo:font-size="10pt" style:font-size-asian="10pt" style:font-size-complex="10pt"/>
    </style:style>
    <style:style style:name="P25" style:family="paragraph" style:parent-style-name="Standard">
      <style:paragraph-properties fo:margin-top="0cm" fo:margin-bottom="0cm" fo:line-height="100%" fo:text-align="center" style:justify-single-word="false"/>
      <style:text-properties fo:font-size="10pt" style:font-size-asian="10pt" style:font-size-complex="10pt"/>
    </style:style>
    <style:style style:name="P26" style:family="paragraph" style:parent-style-name="Standard">
      <style:paragraph-properties fo:margin-top="0cm" fo:margin-bottom="0cm" fo:line-height="100%" fo:text-align="center" style:justify-single-word="false"/>
      <style:text-properties fo:font-size="10pt" fo:background-color="#ffff00" style:font-size-asian="10pt" style:font-size-complex="10pt"/>
    </style:style>
    <style:style style:name="P27" style:family="paragraph" style:parent-style-name="Standard">
      <style:paragraph-properties fo:margin-left="0cm" fo:margin-right="-1.002cm" fo:text-align="center" style:justify-single-word="false" fo:text-indent="0cm" style:auto-text-indent="false"/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28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style:font-size-asian="11pt" style:font-name-complex="Verdana1" style:font-size-complex="11pt"/>
    </style:style>
    <style:style style:name="P29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fo:font-weight="bold" style:font-size-asian="11pt" style:font-weight-asian="bold"/>
    </style:style>
    <style:style style:name="P30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8pt" style:font-size-asian="8pt" style:font-name-complex="Verdana1" style:font-size-complex="8pt"/>
    </style:style>
    <style:style style:name="P31" style:family="paragraph" style:parent-style-name="Heading_20_1">
      <style:paragraph-properties fo:text-align="center" style:justify-single-word="false"/>
    </style:style>
    <style:style style:name="P32" style:family="paragraph" style:parent-style-name="Heading_20_1">
      <style:paragraph-properties fo:margin-left="7.001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3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font-name="Verdana" style:font-name-complex="Verdana1"/>
    </style:style>
    <style:style style:name="P34" style:family="paragraph" style:parent-style-name="Heading_20_2">
      <style:paragraph-properties fo:text-align="end" style:justify-single-word="false"/>
    </style:style>
    <style:style style:name="P35" style:family="paragraph" style:parent-style-name="Heading_20_4">
      <style:paragraph-properties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36" style:family="paragraph" style:parent-style-name="Heading_20_3">
      <style:paragraph-properties fo:text-align="end" style:justify-single-word="false"/>
      <style:text-properties style:font-name="Verdana" fo:font-size="12pt" style:font-size-asian="12pt" style:font-size-complex="12pt"/>
    </style:style>
    <style:style style:name="P37" style:family="paragraph" style:parent-style-name="Heading_20_5">
      <style:paragraph-properties fo:text-align="center" style:justify-single-word="false"/>
    </style:style>
    <style:style style:name="P38" style:family="paragraph" style:parent-style-name="Standard" style:master-page-name="Standard">
      <style:paragraph-properties fo:text-align="center" style:justify-single-word="false" style:page-number="auto"/>
      <style:text-properties fo:font-size="12pt" fo:font-weight="bold" style:font-size-asian="12pt" style:font-weight-asian="bold" style:font-size-complex="12pt" style:font-weight-complex="bold"/>
    </style:style>
    <style:style style:name="P39" style:family="paragraph" style:parent-style-name="Standard" style:list-style-name="WWNum4">
      <style:paragraph-properties style:line-height-at-least="0.635cm" fo:text-align="justify" style:justify-single-word="false"/>
    </style:style>
    <style:style style:name="P40" style:family="paragraph" style:parent-style-name="Standard" style:list-style-name="L1">
      <style:paragraph-properties fo:text-align="end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41" style:family="paragraph" style:parent-style-name="Standard" style:list-style-name="L1">
      <style:paragraph-properties fo:text-align="end" style:justify-single-word="false"/>
      <style:text-properties style:font-name="Verdana" fo:font-size="6pt" fo:font-weight="bold" style:font-size-asian="6pt" style:font-weight-asian="bold" style:font-name-complex="Verdana1" style:font-size-complex="6pt" style:font-weight-complex="bold"/>
    </style:style>
    <style:style style:name="P42" style:family="paragraph" style:parent-style-name="Standard" style:list-style-name="WWNum5">
      <style:paragraph-properties fo:text-align="justify" style:justify-single-word="false"/>
      <style:text-properties style:font-name="Verdana" style:font-name-complex="Verdana1"/>
    </style:style>
    <style:style style:name="P43" style:family="paragraph" style:parent-style-name="Standard" style:list-style-name="WWNum6">
      <style:paragraph-properties fo:text-align="justify" style:justify-single-word="false"/>
      <style:text-properties style:font-name="Verdana" style:font-name-complex="Verdana1"/>
    </style:style>
    <style:style style:name="P44" style:family="paragraph" style:parent-style-name="Standard" style:list-style-name="WWNum6">
      <style:paragraph-properties fo:text-align="justify" style:justify-single-word="false"/>
      <style:text-properties fo:font-size="11pt" style:font-size-asian="11pt" style:font-size-complex="11pt"/>
    </style:style>
    <style:style style:name="P45" style:family="paragraph" style:parent-style-name="Standard" style:list-style-name="WWNum4">
      <style:paragraph-properties fo:margin-left="0.63cm" fo:margin-right="0cm" fo:line-height="150%" fo:text-align="justify" style:justify-single-word="false" fo:text-indent="-0.63cm" style:auto-text-indent="false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style:font-size-asian="12pt" style:font-size-complex="12pt" style:font-weight-complex="normal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fo:font-weight="bold" style:font-size-asian="11pt" style:font-weight-asian="bold" style:font-size-complex="11pt" style:font-weight-complex="bold"/>
    </style:style>
    <style:style style:name="T7" style:family="text">
      <style:text-properties style:text-position="super 58%" fo:font-size="11pt" style:font-size-asian="11pt" style:font-size-complex="11pt"/>
    </style:style>
    <style:style style:name="T8" style:family="text">
      <style:text-properties fo:font-size="9pt" fo:font-weight="bold" style:font-size-asian="9pt" style:font-weight-asian="bold" style:font-size-complex="9pt" style:font-weight-complex="bold"/>
    </style:style>
    <style:style style:name="T9" style:family="text">
      <style:text-properties style:font-name="Verdana" style:font-name-complex="Verdana1"/>
    </style:style>
    <style:style style:name="T10" style:family="text">
      <style:text-properties style:font-name="Verdana" fo:font-size="11pt" style:font-size-asian="11pt" style:font-name-complex="Verdana1" style:font-size-complex="11pt"/>
    </style:style>
    <style:style style:name="T11" style:family="text">
      <style:text-properties style:font-name="Verdana" fo:font-size="9pt" style:font-size-asian="9pt" style:font-name-complex="Verdana1" style:font-size-complex="9pt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>DICHIARAZIONE SOSTITUTIVA DI ATTO DI NOTORIETA'</text:p>
      <text:p text:style-name="P4">(art. 47 T.U. – D.P.R. n. 445 del 28/12/2000)</text:p>
      <text:p text:style-name="P3"/>
      <text:p text:style-name="P6"/>
      <text:p text:style-name="P7">Il/La sottoscritto/a <text:s/>________________________________________________________________________________</text:p>
      <text:p text:style-name="P7"/>
      <text:p text:style-name="P7">nato/a a ____________________________________________________ il ___________________________________</text:p>
      <text:p text:style-name="P7"/>
      <text:p text:style-name="P7">residente in ______________________________________________________________________________________</text:p>
      <text:p text:style-name="P7"/>
      <text:p text:style-name="P7">Via __________________________________________________________________ <text:s/>n. <text:s/>_______________________</text:p>
      <text:p text:style-name="P9">consapevole che in caso di mendaci dichiarazioni il Dpr 445/2000 prevede sanzioni penali e decadenza dai benefici (artt. 76 e 75) e informato/a che i dati forniti saranno utilizzati <text:s/>ai sensi del D.lgs 196/2003 </text:p>
      <text:p text:style-name="P22">DICHIARA</text:p>
      <text:p text:style-name="P2">Che il/la proprio/a figlio/a ……………………………………………………………………….…… <text:s text:c="2"/>nato a ……………………....................................il…………………………………………………...</text:p>
      <text:list xml:id="list7418763256022627718" text:style-name="WWNum4">
        <text:list-item>
          <text:p text:style-name="P39"><text:span text:style-name="T1">nell’ anno scolastico </text:span><text:span text:style-name="T6">2026/2027</text:span><text:span text:style-name="T1"> <text:s/>è iscritto/a al</text:span><text:span text:style-name="T5">la classe 2</text:span><text:span text:style-name="T7">a</text:span><text:span text:style-name="T5"> <text:s/>3</text:span><text:span text:style-name="T7">a</text:span><text:span text:style-name="T5"> <text:s/>4</text:span><text:span text:style-name="T7">a</text:span><text:span text:style-name="T5"> <text:s/>5</text:span><text:span text:style-name="T7">a</text:span><text:span text:style-name="T3">, </text:span><text:span text:style-name="T1">p</text:span><text:span text:style-name="T5">resso l’ Istituto …………………………………………………..………………………………………...……….con sede in…..……………………………………via……………………………………………………………….;</text:span></text:p>
        </text:list-item>
      </text:list>
      <text:p text:style-name="P2"/>
      <text:list xml:id="list28701673" text:continue-numbering="true" text:style-name="WWNum4">
        <text:list-item>
          <text:p text:style-name="P39"><text:span text:style-name="T5">nell’ </text:span><text:span text:style-name="T6">anno scolastico 2025/2026, </text:span><text:span text:style-name="T5">iscritto/a alla classe 1</text:span><text:span text:style-name="T7">a</text:span><text:span text:style-name="T5"> <text:s/>2</text:span><text:span text:style-name="T7">a</text:span><text:span text:style-name="T5"> <text:s/>3</text:span><text:span text:style-name="T7">a</text:span><text:span text:style-name="T5"> <text:s/>4</text:span><text:span text:style-name="T7">a</text:span><text:span text:style-name="T5"> <text:s/>5</text:span><text:span text:style-name="T7">a</text:span><text:span text:style-name="T5"> <text:s/>presso l’ Istituto ……………………..……………………………………………………………………...……….con sede in………………………………via………………..……………………………………………………….. <text:s/>ha frequentato le lezioni per n. …….giorni.</text:span></text:p>
        </text:list-item>
      </text:list>
      <text:p text:style-name="P10"/>
      <text:list xml:id="list28726969" text:continue-numbering="true" text:style-name="WWNum4">
        <text:list-item>
          <text:p text:style-name="P45"><text:span text:style-name="T5">nell’ </text:span><text:span text:style-name="T6">anno scolastico 2025/202</text:span><text:span text:style-name="T5">6 <text:s/>iscritto/a alla classe 1</text:span><text:span text:style-name="T7">a</text:span><text:span text:style-name="T5"> <text:s/>2</text:span><text:span text:style-name="T7">a</text:span><text:span text:style-name="T5"> <text:s/>3</text:span><text:span text:style-name="T7">a</text:span><text:span text:style-name="T5"> <text:s/>4</text:span><text:span text:style-name="T7">a</text:span><text:span text:style-name="T5"> <text:s/>5</text:span><text:span text:style-name="T7">a</text:span><text:span text:style-name="T5"> <text:s/>presso l’ Istituto ……………………..……………………………………………………………………...……….con sede in………………………………via………………..………………………………………………………..ha ottenuto il seguente giudizio finale:…...………………., scaturente dall’ attribuzione dei seguenti voti:</text:span></text:p>
        </text:list-item>
      </text:list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6">MATERIA</text:p>
            <text:p text:style-name="P26">(con esclusione di Religione, Educazione Fisica e condotta)</text:p>
          </table:table-cell>
          <table:table-cell table:style-name="Tabella1.A1" office:value-type="string">
            <text:p text:style-name="P25">VOTO FINALE</text:p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  <table:table-row table:style-name="Tabella1.1">
          <table:table-cell table:style-name="Tabella1.A2" office:value-type="string">
            <text:p text:style-name="P24"/>
          </table:table-cell>
          <table:table-cell table:style-name="Tabella1.A2" office:value-type="string">
            <text:p text:style-name="P24"/>
          </table:table-cell>
        </table:table-row>
      </table:table>
      <text:p text:style-name="P23"/>
      <text:p text:style-name="Standard">Luogo e data _______________________________</text:p>
      <text:h text:style-name="P32" text:outline-level="1">Il dichiarante</text:h>
      <text:h text:style-name="P32" text:outline-level="1">_______________________________________________</text:h>
      <text:p text:style-name="P1"><text:span text:style-name="T4">Allegare </text:span><text:span text:style-name="T8">copia non autenticata di un documento di identità del sottoscrittore</text:span></text:p>
      <text:p text:style-name="P11"/>
      <text:h text:style-name="P31" text:outline-level="1"><text:soft-page-break/></text:h>
      <text:h text:style-name="P31" text:outline-level="1">MODULO PER LA PARTECIPAZIONE ALL’ASSEGNAZIONE</text:h>
      <text:p text:style-name="P13">DELLA BORSA DI STUDIO PER L’ANNO SCOLASTICO 2025/2026</text:p>
      <text:h text:style-name="P31" text:outline-level="1">Studenti Scuola Secondaria di 2° grado</text:h>
      <text:h text:style-name="P34" text:outline-level="2"><text:s/><text:span text:style-name="T2">(Allegato 3)</text:span></text:h>
      <text:h text:style-name="P36" text:outline-level="3">AL SIGNOR SINDACO</text:h>
      <text:p text:style-name="P19">DEL COMUNE DI VITA</text:p>
      <text:list xml:id="list3067879181966550757" text:style-name="L1">
        <text:list-item>
          <text:p text:style-name="P40">pubblica istruzione -</text:p>
          <text:p text:style-name="P41"/>
        </text:list-item>
      </text:list>
      <text:p text:style-name="P14">Il sottoscritto……………………………………………………………………….nato a ………………………………….</text:p>
      <text:p text:style-name="P14"/>
      <text:p text:style-name="P14">il…………………………………residente a …………………………prov………..tel …………………………………..</text:p>
      <text:p text:style-name="P14"/>
      <text:p text:style-name="P14">via/piazza…………………………………………………..n……………………..C.F……………………………………….</text:p>
      <text:p text:style-name="P14"/>
      <text:p text:style-name="P8"><text:span text:style-name="T10"><text:s/>dello/a studente/ssa</text:span><text:span text:style-name="T9">:………………………………….....................................................................</text:span></text:p>
      <text:p text:style-name="P12"/>
      <text:p text:style-name="P14">nato/a ………………………….......................il ………………………………..................................</text:p>
      <text:p text:style-name="P14"/>
      <text:p text:style-name="P14">residente a…………………………prov……………..via/piazza…………………………………………….n……….</text:p>
      <text:p text:style-name="P14"/>
      <text:p text:style-name="P14">codice fiscale………………………………………………………………………………………………………………………</text:p>
      <text:h text:style-name="P37" text:outline-level="5">CHIEDE</text:h>
      <text:p text:style-name="P27">l’erogazione della borsa di studio per l’anno scolastico 2025/2026</text:p>
      <text:h text:style-name="P35" text:outline-level="4">DATI RELATIVI ALL’ISTITUZIONE SCOLASTICA FREQUENTATA </text:h>
      <text:p text:style-name="P5">NELL’ANNO SCOLASTICO 2025/2026</text:p>
      <text:p text:style-name="P21"/>
      <text:p text:style-name="P28"/>
      <text:p text:style-name="P29">SCUOLA SECONDARIA DI 2° GRADO</text:p>
      <text:p text:style-name="P29"/>
      <text:p text:style-name="P29">........................................................................................</text:p>
      <text:p text:style-name="P28"/>
      <text:p text:style-name="P28">classe frequentata …………………… <text:s/>giudizio finale ottenuto ……………………</text:p>
      <text:p text:style-name="P30"/>
      <text:p text:style-name="Standard"/>
      <text:p text:style-name="P16">Allega alla presente:</text:p>
      <text:p text:style-name="P20"/>
      <text:list xml:id="list3692464720379097695" text:style-name="WWNum5">
        <text:list-item>
          <text:p text:style-name="P42">Dichiarazione sostitutiva dell’atto di notorietà <text:s/>attestante: </text:p>
        </text:list-item>
      </text:list>
      <text:list xml:id="list8825102911079636234" text:style-name="WWNum6">
        <text:list-item>
          <text:p text:style-name="P43">l’ iscrizione all’anno scolastico successivo;</text:p>
        </text:list-item>
        <text:list-item>
          <text:p text:style-name="P43">il numero di giorni di effettiva frequenza durante l’anno scolastico;</text:p>
        </text:list-item>
        <text:list-item>
          <text:p text:style-name="P44">il giudizio finale ottenuto;</text:p>
        </text:list-item>
      </text:list>
      <text:list xml:id="list28699810" text:continue-list="list3692464720379097695" text:style-name="WWNum5">
        <text:list-item>
          <text:p text:style-name="P42">fotocopia del documento di riconoscimento valido del genitore o di altri soggetti che rappresentano il minore.</text:p>
        </text:list-item>
      </text:list>
      <text:p text:style-name="P33"/>
      <text:p text:style-name="P17">Il richiedente dichiara di essere consapevole che codesta Amministrazione, ai sensi dell’art. 71 e seguenti del D.P.R. 445/2000, ha facoltà di “effettuare idonei controlli, anche a campione, e in tutti i casi in cui sorgono fondati dubbi, sulla veridicità delle dichiarazioni sostitutive di cui agli artt. 46 e 47.”</text:p>
      <text:p text:style-name="P17">A tal fine, ai sensi degli artt. 46 e 47 del D.P.R. 445/2000, il sottoscritto dichiara di essere consapevole della decadenza dai benefici conseguiti in seguito a dichiarazioni non veritiere e del fatto che gli atti falsi e le dichiarazioni mendaci sono punite ai sensi del codice penale e delle leggi speciali in materia.</text:p>
      <text:p text:style-name="P17"/>
      <text:p text:style-name="P8"><text:span text:style-name="T10">Data</text:span><text:span text:style-name="T11">………………………………………………..</text:span></text:p>
      <text:p text:style-name="P15"><text:s text:c="79"/>Firma del richiedente</text:p>
      <text:p text:style-name="P18">……………………………………………………………………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fo:line-height="100%" fo:orphans="2" fo:widows="2" style:writing-mode="lr-tb"/>
      <style:text-properties style:use-window-font-color="true" fo:font-size="10pt" style:font-size-asian="10pt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fo:font-style="italic" style:font-style-asian="italic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23cm" fo:margin-bottom="0.106cm" fo:keep-with-next="always"/>
      <style:text-properties style:font-name="Arial1" fo:font-size="14pt" fo:font-style="italic" fo:font-weight="bold" style:font-size-asian="14pt" style:font-style-asian="italic" style:font-weight-asian="bold" style:font-name-complex="Arial2" style:font-size-complex="14pt" style:font-style-complex="italic" style:font-weight-complex="bold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23cm" fo:margin-bottom="0.106cm" fo:keep-with-next="always"/>
      <style:text-properties style:font-name="Arial1" fo:font-size="13pt" fo:font-weight="bold" style:font-size-asian="13pt" style:font-weight-asian="bold" style:font-name-complex="Arial2" style:font-size-complex="13pt" style:font-weight-complex="bold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423cm" fo:margin-bottom="0.106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size="16pt" fo:font-weight="bold" style:letter-kerning="true" style:font-size-asian="16pt" style:font-weight-asian="bold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mbria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mbria" fo:font-size="13pt" fo:font-weight="bold" style:font-size-asian="13pt" style:font-weight-asian="bold" style:font-size-complex="13pt" style:font-weight-complex="bold"/>
    </style:style>
    <style:style style:name="Titolo_20_4_20_Carattere" style:display-name="Titolo 4 Carattere" style:family="text" style:parent-style-name="Default_20_Paragraph_20_Font">
      <style:text-properties style:font-name="Calibri" fo:font-size="14pt" fo:font-weight="bold" style:font-size-asian="14pt" style:font-weight-asian="bold" style:font-size-complex="14pt" style:font-weight-complex="bold"/>
    </style:style>
    <style:style style:name="Titolo_20_5_20_Carattere" style:display-name="Titolo 5 Carattere" style:family="text" style:parent-style-name="Default_20_Paragraph_20_Font">
      <style:text-properties style:font-name="Calibri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Intestazione_20_Carattere" style:display-name="Intestazione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Piè_20_di_20_pagina_20_Carattere" style:display-name="Piè di pagina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name-complex="Times New Roman1" style:font-weight-complex="bold"/>
    </style:style>
    <style:style style:name="ListLabel_20_1" style:display-name="ListLabel 1" style:family="text">
      <style:text-properties style:font-name-complex="Times New Roman1"/>
    </style:style>
    <style:style style:name="ListLabel_20_2" style:display-name="ListLabel 2" style:family="text">
      <style:text-properties fo:font-size="12pt" style:font-size-asian="12pt" style:font-name-complex="Times New Roman1" style:font-size-complex="12pt"/>
    </style:style>
    <style:style style:name="ListLabel_20_3" style:display-name="ListLabel 3" style:family="text">
      <style:text-properties fo:font-size="10pt" fo:font-style="normal" fo:font-weight="normal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ListLabel_20_4" style:display-name="ListLabel 4" style:family="text">
      <style:text-properties fo:font-size="10pt" style:font-size-asian="10pt" style:font-name-complex="Times New Roman1" style:font-size-complex="10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*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)" style:num-format="1">
        <style:list-level-properties text:list-level-position-and-space-mode="label-alignment">
          <style:list-level-label-alignment text:label-followed-by="listtab" text:list-tab-stop-position="1cm" fo:text-indent="-0.801cm" fo:margin-left="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style:num-suffix=")" style:num-format="a">
        <style:list-level-properties text:list-level-position-and-space-mode="label-alignment">
          <style:list-level-label-alignment text:label-followed-by="listtab" text:list-tab-stop-position="1.715cm" fo:text-indent="-0.714cm" fo:margin-left="1.71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770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SOSTITUTIVA DI CERTIFICAZIONE</dc:title>
    <meta:editing-cycles>3</meta:editing-cycles>
    <meta:creation-date>2025-08-14T12:55:00.82</meta:creation-date>
    <meta:editing-duration>PT2M4S</meta:editing-duration>
    <meta:generator>OpenOffice/4.0.1$Win32 OpenOffice.org_project/401m5$Build-9714</meta:generator>
    <dc:date>2026-08-14T08:43:37.59</dc:date>
    <meta:document-statistic meta:table-count="1" meta:image-count="0" meta:object-count="0" meta:page-count="2" meta:paragraph-count="51" meta:word-count="415" meta:character-count="4020"/>
    <meta:user-defined meta:name="AppVersion">12.0000</meta:user-defined>
    <meta:user-defined meta:name="Company">Comune di Padov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